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95a115df313d4bfe2e9a4a91d9e40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lume_2:700:la_rivoluzione_americana"/><text:bookmark-start text:name="__RefHeading___la_rivoluzione_americana_1776-1781_1"/><text:bookmark-start text:name="la_rivoluzione_americana_1776-1781"/>La Rivoluzione americana – 1776-1781<text:bookmark-end text:name="__RefHeading___la_rivoluzione_americana_1776-1781_1"/><text:bookmark-end text:name="la_rivoluzione_americana_1776-1781"/></text:h>
      <text:p text:style-name="Text_20_body"><text:span text:style-name="Strong_20_Emphasis">PER COMPRENDERE</text:span></text:p>
      <text:list text:style-name="List_20_1" text:continue-numbering="false">
        <text:list-item>
          <text:p text:style-name="List_20_1_Content_First"> La <text:span text:style-name="Strong_20_Emphasis">Rivoluzione Americana</text:span> (1765-1783) segna il passaggio dal mondo moderno al mondo contemporaneo, ponendo le basi per la diffusione globale di idee democratiche.</text:p>
        </text:list-item>
        <text:list-item>
          <text:p text:style-name="List_20_1_Content"> <text:span text:style-name="Strong_20_Emphasis">Rottura con l’Impero Britannico</text:span> - La rivoluzione rappresentò il distacco delle <text:span text:style-name="Strong_20_Emphasis">13 colonie americane</text:span> dall’Impero britannico. Questo fu provocato da politiche fiscali oppressive, che le colonie ritenevano ingiuste poiché non avevano rappresentanza nel Parlamento britannico (“<text:span text:style-name="Emphasis">No taxation without representation</text:span>”).</text:p>
        </text:list-item>
        <text:list-item>
          <text:p text:style-name="List_20_1_Content"> Viene scritta la <text:span text:style-name="Strong_20_Emphasis">Dichiarazione di Indipendenza (1776)</text:span> - Con questa dichiarazione venivano proclamati i diritti inalienabili degli individui, come la <text:span text:style-name="Strong_20_Emphasis">libertà</text:span>, l’<text:span text:style-name="Strong_20_Emphasis">uguaglianza</text:span> e il diritto alla ricerca della <text:span text:style-name="Strong_20_Emphasis">felicità</text:span>. Viene sancito che il governo esiste per proteggere i diritti naturali e che, se fallisce, i cittadini hanno il diritto di cambiarlo.</text:p>
        </text:list-item>
        <text:list-item>
          <text:p text:style-name="List_20_1_Content"> <text:span text:style-name="Strong_20_Emphasis">Guerra d’Indipendenza (1775-1783)</text:span> - Con il supporto decisivo di potenze come la <text:span text:style-name="Strong_20_Emphasis">Francia</text:span>, le colonie ottennero la <text:span text:style-name="Strong_20_Emphasis">vittoria contro l’esercito britannico</text:span>.</text:p>
        </text:list-item>
        <text:list-item>
          <text:p text:style-name="List_20_1_Content"> <text:span text:style-name="Strong_20_Emphasis">Nascita degli Stati Uniti</text:span> - La vittoria diede vita alla prima <text:span text:style-name="Strong_20_Emphasis">repubblica moderna</text:span> basata su una Costituzione scritta (1787), che introdusse un governo rappresentativo con divisione dei poteri. Fu un <text:span text:style-name="Strong_20_Emphasis">cambiamento radicale</text:span> nel concetto di sovranità: il potere non proveniva più dal re o dalla tradizione, ma dal popolo.</text:p>
        </text:list-item>
        <text:list-item>
          <text:p text:style-name="List_20_1_Content"> La Rivoluzione Americana fu fortemente influenzata dalle idee dell’<text:span text:style-name="Strong_20_Emphasis">Illuminismo europeo</text:span>, in particolare di <text:span text:style-name="Strong_20_Emphasis">John Locke</text:span> e <text:span text:style-name="Strong_20_Emphasis">Montesquieu</text:span>.</text:p>
        </text:list-item>
        <text:list-item>
          <text:p text:style-name="List_20_1_Content"> Fu un <text:span text:style-name="Strong_20_Emphasis">modello per altre rivoluzioni</text:span>, come quella <text:span text:style-name="Strong_20_Emphasis">francese</text:span> (1789) e i movimenti indipendentisti in America Latina. Diffuse l’idea che i popoli potessero autodeterminarsi e che le monarchie potevano essere rovesciate.</text:p>
        </text:list-item>
        <text:list-item>
          <text:p text:style-name="List_20_1_Content_Last"> Nonostante i suoi principi universali, la Rivoluzione non affrontò pienamente questioni fondamentali come la <text:span text:style-name="Strong_20_Emphasis">schiavitù</text:span> e il trattamento dei <text:span text:style-name="Strong_20_Emphasis">nativi americani</text:span>, che restarono esclusi dalla visione egalitaria.</text:p>
        </text:list-item>
      </text:list>
      <text:p text:style-name="Text_20_body"><text:span text:style-name="Strong_20_Emphasis">TERMINI CHIAVE</text:span></text:p>
      <text:list text:style-name="List_20_1" text:continue-numbering="false">
        <text:list-item>
          <text:p text:style-name="LastListParagraph_List_20_1_Content_First"> <text:span text:style-name="Strong_20_Emphasis">Puritanesimo</text:span> - Il puritanesimo è una versione radicale del protestantesimo di matrice calvinista. Sorto in Inghilterra intorno al Cinquecento, il movimento dei Puritani ebbe tra i suoi obiettivi quello di eliminare la corruttela della Chiesa Anglicana.</text:p>
        </text:list-item>
      </text:list>
      <text:list text:style-name="List_20_1" text:continue-numbering="false">
        <text:list-item>
          <text:p text:style-name="LastListParagraph_List_20_1_Content_First"> <text:span text:style-name="Strong_20_Emphasis">Federazione</text:span>: è uno Stato composto da più entità territoriali (ad esempio Stati o regioni) che condividono un governo centrale, mantenendo una certa autonomia interna ma cedendo sovranità su questioni comuni come difesa, politica estera ed economia. Fu la soluzione scelta dall'America.</text:p>
        </text:list-item>
      </text:list>
      <text:list text:style-name="List_20_1" text:continue-numbering="false">
        <text:list-item>
          <text:p text:style-name="LastListParagraph_List_20_1_Content_First"> <text:span text:style-name="Strong_20_Emphasis">Confederazione</text:span>: è un'unione di Stati indipendenti che collaborano su specifici ambiti tramite un accordo, conservando la propria sovranità e autonomia, con un'autorità centrale che ha poteri limitati delegati dagli Stati membri.</text:p>
        </text:list-item>
      </text:list>
      <text:list text:style-name="List_20_1" text:continue-numbering="false">
        <text:list-item>
          <text:p text:style-name="LastListParagraph_List_20_1_Content_First"> <text:span text:style-name="Strong_20_Emphasis">Guerriglia</text:span> - La guerriglia è una forma di conflitto armato condotta da piccole formazioni irregolari che effettuano attacchi a sorpresa e imboscate, generalmente contando sull’appoggio della popolazione civile.</text:p>
        </text:list-item>
      </text:list>
      <text:list text:style-name="List_20_1" text:continue-numbering="false">
        <text:list-item>
          <text:p text:style-name="LastListParagraph_List_20_1_Content_First"> <text:span text:style-name="Strong_20_Emphasis">Emendamento</text:span> - Il termine deriva dal verbo latino emendare, composto dal prefisso ex e dal sostantivo menda (“errore”). Letteralmente significa quindi “togliere gli errori”. Un emendamento è pertanto una correzione che si effettua, in particolare, su una legge o su un articolo di legge.</text:p>
        </text:list-item>
      </text:list>
      <text:h text:style-name="Heading_20_2" text:outline-level="2"><text:bookmark-start text:name="__RefHeading___la_colonizzazione_inglese_dell_america_settentrionale_nel_seicento_2"/><text:bookmark-start text:name="la_colonizzazione_inglese_dell_america_settentrionale_nel_seicento"/>La colonizzazione inglese dell’America settentrionale nel Seicento<text:bookmark-end text:name="__RefHeading___la_colonizzazione_inglese_dell_america_settentrionale_nel_seicento_2"/><text:bookmark-end text:name="la_colonizzazione_inglese_dell_america_settentrionale_nel_seicento"/></text:h>
      <text:p text:style-name="Text_20_body">La colonizzazione dell’America settentrionale da parte inglese iniziò verso la fine del Cinquecento. Questo processo non fu strutturato e diretto, ma il risultato cumulativo dell’iniziativa di singoli individui e di imprese commerciali. Oltre a questi motivi, gli inglesi che emigravano verso l’America per sfuggire a situazioni debitorie, alle forze di polizia o come, nel caso dei Puritani, alle persecuzioni religiose. La prima colonia, chiamata <text:span text:style-name="Strong_20_Emphasis">Virginia</text:span> in onore di Elisabetta I, la regina vergine, fu fondata dal famoso navigatore <text:span text:style-name="Strong_20_Emphasis">Walter Raleigh</text:span>, nel 1584, mentre solo nel 1607 venne fondata la prima città, Jamestown.</text:p>
      <text:p text:style-name="Text_20_body">Una seconda colonizzazione avvenne per opera dei Puritani. Noto è il viaggio dei Padri Pellegrini, circa un centinaio di puritani, che lasciarono l’Inghilterra a bordo della <text:span text:style-name="Strong_20_Emphasis">Mayflower</text:span>, per fondare la cittadina di New Plymouth nella colonia di <text:span text:style-name="Strong_20_Emphasis">Nuova Inghilterra </text:span>(New England, 1620).</text:p>
      <text:p text:style-name="Text_20_body">Nel 1667, gli Inglesi sottrassero agli Olandesi Nuova Amsterdam, ribattezzata poi New York. Nel 1732 gli Inglesi fondarono poi la colonia chiamata Georgia. Col tempo si raggiunse il numero di tredici colonie.</text:p>
      <text:h text:style-name="Heading_20_2" text:outline-level="2"><text:bookmark-start text:name="__RefHeading___l_organizzazione_delle_colonie_alla_vigilia_della_rivoluzione_americana_3"/><text:bookmark-start text:name="l_organizzazione_delle_colonie_alla_vigilia_della_rivoluzione_americana"/>L’organizzazione delle colonie alla vigilia della Rivoluzione americana<text:bookmark-end text:name="__RefHeading___l_organizzazione_delle_colonie_alla_vigilia_della_rivoluzione_americana_3"/><text:bookmark-end text:name="l_organizzazione_delle_colonie_alla_vigilia_della_rivoluzione_americana"/></text:h>
      <text:p text:style-name="Text_20_body">Un aspetto importante delle colonie inglesi in America settentrionale era la loro lontananza dall’ancient régime. Gli “americani” erano infatti lontani da divisioni cetuali, infatti non esisteva una classe di nobili. Uno spirito imprenditoriale muoveva la maggior parte di essi. Non contavano infatti le origini, ma l’ingegnosità e l’industriosità e la cultura. L’America settentrionale, per la sua vastità e per le sue ricchezze ancora inesplorate, terreno fertile per l’espressione di questa giovane popolazione desiderosa di affermarsi. Possiamo notare però già alcune differenze tra le colonie. Da un lato le colonie settentrionali presentavano una classe borghese molto dinamica, costituita da commercianti, imprenditori navali e piccoli imprenditori agricoli. I latifondisti invece dominavano l’economia del sud. Una grande massa di schiavi provenienti dall’Africa, lavorava nelle piantagioni di tabacco, cotone e canna da zucchero. Queste differenze tra colonie del nord e colonie del sud, già presenti durante la Rivoluzione americana, si riverbereranno poi anche nella successiva <text:span text:style-name="Strong_20_Emphasis">Guerra di Secessione</text:span>.</text:p>
      <text:h text:style-name="Heading_20_2" text:outline-level="2"><text:bookmark-start text:name="__RefHeading___il_difficile_rapporto_con_la_madrepatria_4"/><text:bookmark-start text:name="il_difficile_rapporto_con_la_madrepatria"/>Il difficile rapporto con la madrepatria<text:bookmark-end text:name="__RefHeading___il_difficile_rapporto_con_la_madrepatria_4"/><text:bookmark-end text:name="il_difficile_rapporto_con_la_madrepatria"/></text:h>
      <text:p text:style-name="Text_20_body">L’Inghilterra vedeva nelle colonie dell’America settentrionale come un forziere a cui attingere nel caso di necessità finanziarie. Prova di ciò furono due gabelle che vennero imposte ai coloni americani: </text:p>
      <text:list text:style-name="List_20_1" text:continue-numbering="false">
        <text:list-item>
          <text:p text:style-name="List_20_1_Content_First"> lo Sugar Act (1764): una tassa sullo zucchero;</text:p>
        </text:list-item>
        <text:list-item>
          <text:p text:style-name="List_20_1_Content_Last"> lo Stamp Act (1765): l’obbligo di acquistare una marca da bollo per tutta una serie di documenti.</text:p>
        </text:list-item>
      </text:list>
      <text:p text:style-name="Text_20_body"><draw:frame draw:style-name="mediacenter" draw:name="0" text:anchor-type="paragraph" draw:z-index="0" svg:width="2.6458333333333cm" style:rel-width="100%" svg:height="5.0849609375cm" style:rel-height="scale"><draw:image xlink:href="Pictures/795a115df313d4bfe2e9a4a91d9e40f9.jpg" xlink:type="simple" xlink:show="embed" xlink:actuate="onLoad"/></draw:frame></text:p>
      <text:p text:style-name="Text_20_body">La Corona inglese aveva bisogno di rifornire le sue casse. Nonostante la Gran Bretagna avesse vinto la <text:span text:style-name="Strong_20_Emphasis">Guerra dei Sette Anni</text:span>, i costi sostenuti per tale guerra erano stati enormi.</text:p>
      <text:p text:style-name="Text_20_body">L’imposizione di nuove tasse gravò non poco sull’umore dei coloni. Gravò ancor di più quando, in seguito a chiare manifestazioni di malcontento, truppe inglesi furono inviate a sedare una rivolta a Boston. Negli scontri morirono cinque persone e questo evento passò alla storia come il <text:span text:style-name="Strong_20_Emphasis">massacro di Boston (1770)</text:span>.</text:p>
      <text:p text:style-name="Text_20_body">Al di là delle tasse, ciò che più infastidiva i coloni americani era l’assenza di una loro rappresentanza nel parlamento inglese. Il motto dei coloni che protestavano fu <text:span text:style-name="Emphasis">“no taxation without rapresentation”</text:span>, proprio per indicare che non era legittimo richiedere tasse a coloro i quali vedono i loro interessi tutelati.</text:p>
      <text:h text:style-name="Heading_20_2" text:outline-level="2"><text:bookmark-start text:name="__RefHeading___il_boicottaggio_delle_merci_e_il_boston_tea_party_5"/><text:bookmark-start text:name="il_boicottaggio_delle_merci_e_il_boston_tea_party"/>Il boicottaggio delle merci e il Boston Tea Party<text:bookmark-end text:name="__RefHeading___il_boicottaggio_delle_merci_e_il_boston_tea_party_5"/><text:bookmark-end text:name="il_boicottaggio_delle_merci_e_il_boston_tea_party"/></text:h>
      <text:p text:style-name="Text_20_body">I coloni americani risposero al comportamento intimidatorio della madrepatria con il boicottaggio delle merci. Uno dei ruoli delle colonie era infatti quello di essere un mercato secondario per le merci invendute in Gran Bretagna. Il boicottaggio - a cui si accompagnò un contrabbando diffuso capillarmente - ebbe gravi conseguenze sulla Compagnia delle Indie Occidentali.</text:p>
      <text:p text:style-name="Text_20_body">L’Inghilterra dovette ricorrere ai ripari ed emanò nel <text:span text:style-name="Strong_20_Emphasis">1773 il Tea Act</text:span>. Questo provvedimento obbligava le colonie ad acquistare il tè solo e soltanto dalla madrepatria. La risposta dei coloni fu immediata. I Sons of Liberty (Figli della libertà, un noto gruppo di contrabbandieri), guidati da Samuel Adams, travestiti da nativi americani, rovesciarono un intero carico di tè inglese in mare. In risposta a questo evento, la Gran Bretagna impose al porto di Boston l’embargo e mise sotto controllo la vita politica americana.</text:p>
      <text:h text:style-name="Heading_20_2" text:outline-level="2"><text:bookmark-start text:name="__RefHeading___la_dichiarazione_d_indipendenza_6"/><text:bookmark-start text:name="la_dichiarazione_d_indipendenza"/>La Dichiarazione d’Indipendenza<text:bookmark-end text:name="__RefHeading___la_dichiarazione_d_indipendenza_6"/><text:bookmark-end text:name="la_dichiarazione_d_indipendenza"/></text:h>
      <text:p text:style-name="Text_20_body">La rescissione formale dei rapporti con l’Inghilterra avvenne nel 1776. In aprile il Congresso continentale invitò ciascuna delle ex colonie a costituire propri governi; successivamente, il 4 luglio, esso approvò la <text:span text:style-name="Strong_20_Emphasis">Dichiarazione di indipendenza</text:span> redatta da <text:span text:style-name="Strong_20_Emphasis">Benjamin Franklin</text:span> e <text:span text:style-name="Strong_20_Emphasis">Thomas Jefferson</text:span>, in cui </text:p>
      <text:list text:style-name="List_20_1" text:continue-numbering="false">
        <text:list-item>
          <text:p text:style-name="List_20_1_Content_First"> veniva solennemente giustificata la rottura definitiva con la Gran Bretagna; </text:p>
        </text:list-item>
        <text:list-item>
          <text:p text:style-name="List_20_1_Content"> si sanciva la forma repubblicana del nuovo Paese; </text:p>
        </text:list-item>
        <text:list-item>
          <text:p text:style-name="List_20_1_Content"> veniva affermato che ogni individuo aveva per natura il diritto alla libertà e alla felicità; </text:p>
        </text:list-item>
        <text:list-item>
          <text:p text:style-name="List_20_1_Content"> si proclamava il principio che i governi dovevano poggiare sul consenso dei governati; </text:p>
        </text:list-item>
        <text:list-item>
          <text:p text:style-name="List_20_1_Content_Last"> inoltre, secondo una concezione liberale e borghese della politica e dei rapporti sociali, si cancellava la nobiltà di sangue.</text:p>
        </text:list-item>
      </text:list>
      <text:p text:style-name="Text_20_body">La grande maggioranza degli ex coloni approvò la dichiarazione, ma una minoranza rimase fedele alla Gran Bretagna e prese le armi al suo fianco.</text:p>
      <text:h text:style-name="Heading_20_2" text:outline-level="2"><text:bookmark-start text:name="__RefHeading___la_bandiera_durante_la_rivoluzione_americana_7"/><text:bookmark-start text:name="la_bandiera_durante_la_rivoluzione_americana"/>La bandiera durante la Rivoluzione Americana<text:bookmark-end text:name="__RefHeading___la_bandiera_durante_la_rivoluzione_americana_7"/><text:bookmark-end text:name="la_bandiera_durante_la_rivoluzione_americana"/></text:h>
      <text:p text:style-name="Text_20_body">Il 1777 fu l’anno in cui sventolò per la prima volta la bandiera americana. Nella bandiera compaiono tredici stelle che rappresentavano le tredici colonie e altrettante strisce. Questa bandiera è anche detta <text:span text:style-name="Strong_20_Emphasis">Betsy Ross Flag</text:span>, poiché la sarta Betsy Ross l’avrebbe disegnata su commissione di George Washington.</text:p>
      <text:p text:style-name="Text_20_body">“”</text:p>
      <text:h text:style-name="Heading_20_2" text:outline-level="2"><text:bookmark-start text:name="__RefHeading___la_guerra_8"/><text:bookmark-start text:name="la_guerra"/>La guerra<text:bookmark-end text:name="__RefHeading___la_guerra_8"/><text:bookmark-end text:name="la_guerra"/></text:h>
      <text:p text:style-name="Text_20_body">La Dichiarazione d’Indipendenza diede inizio ad una vera e propria guerra sul suolo americano tra le truppe inglesi e i coloni indipendentisti. Le forze in campo erano nettamente a favore degli Inglesi. Questi potevano vantare un esercito corposo e disciplinato. I coloni disponevano invece di un esercito di volontari (i cosidetti Minuteman, perchè il loro preavviso per andare in battaglia era di un solo minuto), guidati dall’abile generale <text:span text:style-name="Strong_20_Emphasis">George Washington</text:span>.</text:p>
      <text:p text:style-name="Text_20_body">Sebbene disponesse di forze inadeguate, Washington adottò la tattica della guerriglia, evitando fatali scontri frontali. Dopo diversi insuccessi e con l’aiuto finanziario francese, gli indipendentisti conobbero la prima vittoria nella <text:span text:style-name="Strong_20_Emphasis">battaglia di Saratoga</text:span> (1777). A partire da questa battaglia per gli Inglesi fu sempre più difficile avere ragione degli americani. La battaglia che segnò la fine dei conflitti e la vittoria indipendentista e la fine della Rivoluzione americana fu quella di <text:span text:style-name="Strong_20_Emphasis">Yorktown</text:span> nel 1781.</text:p>
      <text:p text:style-name="Text_20_body">Nel 1783, con il <text:span text:style-name="Strong_20_Emphasis">Trattato di Versailles</text:span>, la Gran Bretagna riconobbe l’indipendenza delle tredici colonie. A questo si aggiunsero delle cessioni territoriali, come quella della Florida alla Spagna.</text:p>
      <text:h text:style-name="Heading_20_2" text:outline-level="2"><text:bookmark-start text:name="__RefHeading___federazione_o_confederazione_9"/><text:bookmark-start text:name="federazione_o_confederazione"/>Federazione o confederazione?<text:bookmark-end text:name="__RefHeading___federazione_o_confederazione_9"/><text:bookmark-end text:name="federazione_o_confederazione"/></text:h>
      <text:p text:style-name="Text_20_body">Alla fine della Rivoluzione americana, le tredici colonie – che sono diventate durante la guerra Stati autonomi e sovrani – affrontarono il problema di quale organizzazione politica dare alla propria unione. Vi erano due possibili soluzioni: dare vita ad una federazione o ad una confederazione. La prima soluzione era promossa da <text:span text:style-name="Strong_20_Emphasis">Alexander Hamilton</text:span>, <text:span text:style-name="Strong_20_Emphasis">James Madison</text:span>, e gli stessi <text:span text:style-name="Strong_20_Emphasis">Washington</text:span> e <text:span text:style-name="Strong_20_Emphasis">Adams</text:span>. La seconda soluzione annoverava tra le sue schiere il repubblicano <text:span text:style-name="Strong_20_Emphasis">Thomas Jefferson</text:span>.</text:p>
      <text:p text:style-name="Text_20_body">Inizialmente gli Stati Uniti adottarono un sistema confederale con gli <text:span text:style-name="Strong_20_Emphasis">Articoli della Confederazione</text:span>, ratificati nel 1781. Questo sistema rispecchiava maggiormente il desiderio di mantenere la sovranità degli Stati dopo la rivoluzione contro la Gran Bretagna, <text:span text:style-name="Strong_20_Emphasis">evitando un'autorità centrale forte</text:span> che ricordasse il dominio coloniale.</text:p>
      <text:p text:style-name="Text_20_body">Tuttavia, la confederazione si rivelò rapidamente inadeguata. La debolezza del governo centrale impediva di risolvere problemi cruciali come:</text:p>
      <text:list text:style-name="List_20_1" text:continue-numbering="false">
        <text:list-item>
          <text:p text:style-name="List_20_1_Content_First"> Mancanza di potere fiscale (il governo centrale non poteva riscuotere tasse)</text:p>
        </text:list-item>
        <text:list-item>
          <text:p text:style-name="List_20_1_Content"> Il governo centrale non poteva regolare il commercio tra gli Stati.</text:p>
        </text:list-item>
        <text:list-item>
          <text:p text:style-name="List_20_1_Content"> Mancava una forza militare unitaria adeguata per difendere il territorio o gestire conflitti interni.</text:p>
        </text:list-item>
        <text:list-item>
          <text:p text:style-name="List_20_1_Content_Last"> Le decisioni richiedevano il consenso unanime degli Stati, rallentando o paralizzando l'azione politica.</text:p>
        </text:list-item>
      </text:list>
      <text:p text:style-name="Text_20_body">Queste inefficienze portarono nel 1787, a Filadelfia, alla <text:span text:style-name="Strong_20_Emphasis">Convenzione di Filadelfia</text:span>, dove i delegati dei singoli Stati, riuniti in una Convenzione, ad adottare la <text:span text:style-name="Strong_20_Emphasis">Costituzione federale</text:span>, che sostituì la confederazione con un sistema più equilibrato tra autorità centrale e autonomia statale. </text:p>
      <text:p text:style-name="Text_20_body">Nello stesso anno i membri della Convenzione scrivono la <text:span text:style-name="Strong_20_Emphasis">Costituzione degli Stati Uniti</text:span> che non diventerà operativa prima del 1789. Dopo accese discussioni. <text:span text:style-name="Strong_20_Emphasis">Washington</text:span> diviene quindi il primo Presidente degli Stati Uniti.</text:p>
      <text:p text:style-name="Text_20_body">Gli Stati Uniti scelsero la soluzione federale per bilanciare l'esigenza di unità tra gli Stati e la salvaguardia della loro autonomia. Il federalismo offriva un sistema che garantiva un governo centrale forte abbastanza per affrontare questioni comuni, come la difesa e il commercio, senza compromettere i diritti e l'autonomia dei singoli Stati. </text:p>
      <text:p text:style-name="Text_20_body">In teoria, la confederazione sarebbe stata una scelta più adatta per preservare l'autonomia degli Stati, ma nella pratica si rivelò inefficace.</text:p>
      <text:h text:style-name="Heading_20_2" text:outline-level="2"><text:bookmark-start text:name="__RefHeading___la_costituzione_degli_stati_uniti_10"/><text:bookmark-start text:name="la_costituzione_degli_stati_uniti"/>La Costituzione degli Stati Uniti<text:bookmark-end text:name="__RefHeading___la_costituzione_degli_stati_uniti_10"/><text:bookmark-end text:name="la_costituzione_degli_stati_uniti"/></text:h>
      <text:h text:style-name="Heading_20_3" text:outline-level="3"><text:bookmark-start text:name="__RefHeading___il_preambolo_11"/><text:bookmark-start text:name="il_preambolo"/>Il preambolo<text:bookmark-end text:name="__RefHeading___il_preambolo_11"/><text:bookmark-end text:name="il_preambolo"/></text:h>
      <text:p text:style-name="Text_20_body">Nel suo preambolo, la Costituzione degli Stati Uniti recita:</text:p>
      <text:p text:style-name="Text_20_body"><text:span text:style-name="Emphasis">We the People of the United States, in Order to form a more perfect Union, establish Justice, insure domestic Tranquility, provide for the common defense, promote the general Welfare, and secure the Blessings of Liberty to ourselves and our Posterity, do ordain and establish this Constitution for the United States of America.</text:span></text:p>
      <text:p text:style-name="Text_20_body"><text:span text:style-name="Emphasis">Noi, popolo degli Stati Uniti, allo scopo di creare un’Unione ancora più perfetta, di garantire la giustizia, di assicurare la tranquillità interna, di provvedere alla difesa comune, di promuovere il generale benessere, e di assicurare i doni della libertà per noi stessi e per la posterità, decretiamo e stabiliamo la Costituzione degli Stato Uniti d’America.</text:span></text:p>
      <text:h text:style-name="Heading_20_2" text:outline-level="2"><text:bookmark-start text:name="__RefHeading___la_divisione_dei_poteri_12"/><text:bookmark-start text:name="la_divisione_dei_poteri"/>La divisione dei poteri<text:bookmark-end text:name="__RefHeading___la_divisione_dei_poteri_12"/><text:bookmark-end text:name="la_divisione_dei_poteri"/></text:h>
      <text:p text:style-name="Text_20_body">La Costituzione statunitense <text:span text:style-name="Strong_20_Emphasis">fa proprio il principio della divisione dei poteri di Montesquieu</text:span>. Infatti, secondo l’ordinamento costituzionale degli Stati Uniti: - il potere <text:span text:style-name="Strong_20_Emphasis">legislativo</text:span> appartiene al <text:span text:style-name="Strong_20_Emphasis">Congresso</text:span>, diviso tra Camera dei Rappresentati (House of Representatives) e Senato (Senate); - quello <text:span text:style-name="Strong_20_Emphasis">esecutivo</text:span> appartiene al <text:span text:style-name="Strong_20_Emphasis">Presidente</text:span>, coadiuvato da un Vicepresidente. L’ordinamento repubblicano si chiama presidenziale perché il Presidente ha vasti poteri. La durata di un mandato presidenziale è di quattro anni, più eventualmente altri quattro. Nel caso in cui di morte prematura del Presidente, sale alla carica presidenziale il Vicepresidente. Il Congresso inoltre non può sfiduciare il Presidente. - Il potere <text:span text:style-name="Strong_20_Emphasis">giudiziario</text:span> appartiene alla <text:span text:style-name="Strong_20_Emphasis">Corte Suprema</text:span>, composta da giudici. Il Presidente nomina a vita i membri della Corte. Inoltre, il Presidente non ha il potere di sciogliere la Corte Suprema. Tra il novero dei compiti della Corte Suprema vi è anche quello di essere l’istituzione preposta al controllo della costituzionalità di nuove leggi.</text:p>
      <text:p text:style-name="Text_20_body">Gli emendamenti del Bill of Rights (1791) La Costituzione viene successivamente corretta per azione della parte repubblicana. I repubblicani riescono a far approvare nel 1791 una serie di dieci emendamenti, il cosiddetto <text:span text:style-name="Emphasis">Bill of Rights</text:span>.</text:p>
      <text:p text:style-name="Text_20_body">Alcuni emendamenti specificano i diritti dei cittadini. Così ad esempio il primo tutela alcune libertà, come quella di religione, petizione, parola e stampa. L’Emendamento II garantisce ai cittadini statunitensi il diritto di detenere armi. Il riconoscimento dei diritti dei cittadini in sede processuale viene sancito dagli Emendamenti V-VII.</text:p>
      <text:p text:style-name="Text_20_body">In genere questi emendamenti sono ispirati dalla volontà di limitare l’ingerenza del governo centrale nei confronti dei singoli Stati. In questo senso, connotante l’ideologia repubblicana, la Costituzione assume una sfumatura confederale.</text:p>
      <text:h text:style-name="Heading_20_2" text:outline-level="2"><text:bookmark-start text:name="__RefHeading___importanza_e_attualita_dell_emendamento_ii_13"/><text:bookmark-start text:name="importanza_e_attualita_dell_emendamento_ii"/>Importanza e attualità dell’Emendamento II<text:bookmark-end text:name="__RefHeading___importanza_e_attualita_dell_emendamento_ii_13"/><text:bookmark-end text:name="importanza_e_attualita_dell_emendamento_ii"/></text:h>
      <text:p text:style-name="Text_20_body">Particolarmente importante poi è l’Emendamento II, il quale recita:</text:p>
      <text:p text:style-name="Text_20_body"><text:span text:style-name="Emphasis">A well regulated Militia, being necessary to the security of a free State, the right of the people to keep and bear Arms, shall not be infringed</text:span>.</text:p>
      <text:p text:style-name="Text_20_body"><text:span text:style-name="Emphasis">Essendo necessaria alla sicurezza di uno Stato libero una milizia ben organizzata, il diritto dei cittadini di detenere e portare armi non può essere infranto</text:span>.</text:p>
      <text:p text:style-name="Text_20_body">L’importanza di tale emendamento è legata in particolar modo all’attualità. Il contesto storico suggerisce che la sua <text:span text:style-name="Emphasis">ratio essendi</text:span> sia legata ad un possibile nuova invasione inglese, da cui il diritto di detenere armi.</text:p>
      <text:p text:style-name="Text_20_body">Al giorno d’oggi, essendo questo scenario totalmente anacronistico, il diritto di detenere armi, è messo in discussione. Questa discussione è relativa alla possibilità di limitare la libera compravendita delle armi, visti i frequenti omicidi di massa che funestano la nazione statunitense di frequente. A queste possibili limitazioni si oppone strenuamente la <text:span text:style-name="Strong_20_Emphasis">National Rifle Association</text:span> (NRA).</text:p>
      <text:h text:style-name="Heading_20_3" text:outline-level="3"><text:bookmark-start text:name="__RefHeading___crediti_14"/><text:bookmark-start text:name="crediti"/>CREDITI<text:bookmark-end text:name="__RefHeading___crediti_14"/><text:bookmark-end text:name="crediti"/></text:h>
      <text:p text:style-name="Text_20_body">Testo tratto da:
<text:a xlink:type="simple" xlink:href="https://www.prometheus-studio.it/filosofia_e_storia/2019/10/09/la-rivoluzione-americana-1776-1781/" text:style-name="Internet_20_link" text:visited-style-name="Visited_20_Internet_20_Link">https://www.prometheus-studio.it/filosofia_e_storia/2019/10/09/la-rivoluzione-americana-1776-1781/</text:a> di Vito Fabrizio Brugnola con modificazioni e aggiunte</text:p>
      <text:p text:style-name="Text_20_body">John Trumbull's painting, Declaration of Independence, depicting the five-man drafting committee of the Declaration of Independence presenting their work to the Congress - US Capitol, Pubblico dominio, <text:a xlink:type="simple" xlink:href="https://commons.wikimedia.org/w/index.php?curid=180069" text:style-name="Internet_20_link" text:visited-style-name="Visited_20_Internet_20_Link">https://commons.wikimedia.org/w/index.php?curid=180069</text:a></text:p>
      <text:p text:style-name="Text_20_body">I Sons of Liberty rovesciano il tè nel porto - Di W.D. Cooper - W.D. Cooper. “Boston Tea Party.”, The History of North America. London: E. Newbury, 1789.in book: The History of North America. London: E. Newberry, 1789. Engraving. Plate opposite p. 58.Rare Book and Special Collections Division, Library of Congress (40)(image reference) (image source), Pubblico dominio, <text:a xlink:type="simple" xlink:href="https://commons.wikimedia.org/w/index.php?curid=462709" text:style-name="Internet_20_link" text:visited-style-name="Visited_20_Internet_20_Link">https://commons.wikimedia.org/w/index.php?curid=462709</text:a></text:p>
      <text:p text:style-name="Text_20_body">Benjamin Franklin (1706-1790) , North American printer, publisher, writer, scientist, inventor and statesman 79 years old. - Di Da Joseph Duplessis - <text:a xlink:type="simple" xlink:href="http://www.npg.si.edu/exh/brush/ben.htm" text:style-name="Internet_20_link" text:visited-style-name="Visited_20_Internet_20_Link">http://www.npg.si.edu/exh/brush/ben.htm</text:a>, Pubblico dominio, <text:a xlink:type="simple" xlink:href="https://commons.wikimedia.org/w/index.php?curid=52076" text:style-name="Internet_20_link" text:visited-style-name="Visited_20_Internet_20_Link">https://commons.wikimedia.org/w/index.php?curid=52076</text:a></text:p>
      <text:p text:style-name="Text_20_body">U.S. flag from 14 June 1777 to 1 May 1795 using a circular star pattern, known as the “Betsy Ross flag”. - By DevinCook / Created by jacobolus using Adobe Illustrator, and released into the public domain. - I created this image using historical descriptions (commonly known). Inkscape was used to create the SVG., Public Domain, <text:a xlink:type="simple" xlink:href="https://commons.wikimedia.org/w/index.php?curid=733590" text:style-name="Internet_20_link" text:visited-style-name="Visited_20_Internet_20_Link">https://commons.wikimedia.org/w/index.php?curid=733590</text:a></text:p>
      <text:p text:style-name="Text_20_body">Eastern North America in 1775, including the Province of Quebec, the Thirteen Colonies on the Atlantic Coast, and the Indian Reserve as defined by the Royal Proclamation of 1763. The border between the red and pink areas represents the 1763 Proclamation line, and the orange area represents Spanish colonial claims. - By Cg-realms; adapted from a scan from the National Atlas of the United States - Adapted from National Atlas of the United States scan uploaded by Kooma using File:Blank US Map.svg as a template, Public Domain, <text:a xlink:type="simple" xlink:href="https://commons.wikimedia.org/w/index.php?curid=5666078" text:style-name="Internet_20_link" text:visited-style-name="Visited_20_Internet_20_Link">https://commons.wikimedia.org/w/index.php?curid=5666078</text:a></text:p>
      <text:p text:style-name="Text_20_body">Notice of the Stamp Act 1765 in a colonial newspaper - By British Parliment 1765 - Library of Congress, Gwillhickers, Public Domain, <text:a xlink:type="simple" xlink:href="https://commons.wikimedia.org/w/index.php?curid=11878391" text:style-name="Internet_20_link" text:visited-style-name="Visited_20_Internet_20_Link">https://commons.wikimedia.org/w/index.php?curid=11878391</text:a></text:p>
      <text:p text:style-name="Text_20_body">Pulling Down the Statue of King George III, N.Y.C., depicting American patriots tearing down a statue of King George III in New York City on July 9, 1776, five days after the adoption of the Declaration of Independence. - By William Walcutt - Facebook, Public Domain, <text:a xlink:type="simple" xlink:href="https://commons.wikimedia.org/w/index.php?curid=78381364" text:style-name="Internet_20_link" text:visited-style-name="Visited_20_Internet_20_Link">https://commons.wikimedia.org/w/index.php?curid=78381364</text:a></text:p>
      <text:p text:style-name="Text_20_body">Patriots tarring and feathering Loyalist John Malcolm depicted in a 1774 painting - By Philip Dawe - John Carter Brown Library, Public Domain, <text:a xlink:type="simple" xlink:href="https://commons.wikimedia.org/w/index.php?curid=1002294" text:style-name="Internet_20_link" text:visited-style-name="Visited_20_Internet_20_Link">https://commons.wikimedia.org/w/index.php?curid=1002294</text:a></text:p>
      <text:p text:style-name="Text_20_body">King George III depicted in a 1781 portrait - By Johann Heinrich von Hurter/ After Thomas Gainsborough - Royal Collection RCIN 421943, Public Domain, <text:a xlink:type="simple" xlink:href="https://commons.wikimedia.org/w/index.php?curid=63968426" text:style-name="Internet_20_link" text:visited-style-name="Visited_20_Internet_20_Link">https://commons.wikimedia.org/w/index.php?curid=6396842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0T05::34:53</meta:creation-date>
    <dc:creator>Generated</dc:creator>
    <dc:date>2026-09-10T05::34:53</dc:date>
    <dc:language>en-US</dc:language>
    <meta:editing-cycles>1</meta:editing-cycles>
    <meta:editing-duration>PT0S</meta:editing-duration>
    <dc:title>volume_2:700:la_rivoluzione_americana</dc:title>
  </office:meta>
</office:document-meta>
</file>