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f1b621c88dfe55a79d45b314d4802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corso_di_filosofia_per_la_scuola_superiore_1"/><text:bookmark-start text:name="corso_di_filosofia_per_la_scuola_superiore"/>CORSO DI FILOSOFIA PER LA SCUOLA SUPERIORE<text:bookmark-end text:name="__RefHeading___corso_di_filosofia_per_la_scuola_superiore_1"/><text:bookmark-end text:name="corso_di_filosofia_per_la_scuola_superiore"/></text:h>
      <text:p text:style-name="Text_20_body"><draw:frame draw:style-name="mediacenter" draw:name="0" text:anchor-type="paragraph" draw:z-index="0" svg:width="15.875cm" svg:height="4.9344791666667cm"><draw:image xlink:href="Pictures/cf1b621c88dfe55a79d45b314d4802dc.jpg" xlink:type="simple" xlink:show="embed" xlink:actuate="onLoad"/></draw:frame></text:p>
      <text:p text:style-name="Horizontal_20_Line"/>
      <text:p text:style-name="Text_20_body"><text:a xlink:type="simple" xlink:href="https://www.ousia.it/fildoku/doku.php?id=volume_1:volume_i" text:style-name="Internet_20_link" text:visited-style-name="Visited_20_Internet_20_Link">VOLUME I</text:a></text:p>
      <text:p text:style-name="Text_20_body"><text:a xlink:type="simple" xlink:href="https://www.ousia.it/fildoku/doku.php?id=storiografia1:critiche_filosofiche_volume_i" text:style-name="Internet_20_link" text:visited-style-name="Visited_20_Internet_20_Link">CRITICA FILOSOFICA I</text:a></text:p>
      <text:p text:style-name="Text_20_body"><text:a xlink:type="simple" xlink:href="https://www.ousia.it/fildoku/doku.php?id=documenti1:antologia_filosofica_volume_i" text:style-name="Internet_20_link" text:visited-style-name="Visited_20_Internet_20_Link">ANTOLOGIA FILOSOFICA I</text:a></text:p>
      <text:p text:style-name="Horizontal_20_Line"/>
      <text:p text:style-name="Text_20_body"><text:a xlink:type="simple" xlink:href="https://www.ousia.it/fildoku/doku.php?id=volume_2:volume_ii" text:style-name="Internet_20_link" text:visited-style-name="Visited_20_Internet_20_Link">VOLUME II</text:a></text:p>
      <text:p text:style-name="Text_20_body"><text:a xlink:type="simple" xlink:href="https://www.ousia.it/fildoku/doku.php?id=storiografia2:critiche_filosofiche_volume_ii" text:style-name="Internet_20_link" text:visited-style-name="Visited_20_Internet_20_Link">CRITICA FILOSOFICA II</text:a></text:p>
      <text:p text:style-name="Text_20_body"><text:a xlink:type="simple" xlink:href="https://www.ousia.it/fildoku/doku.php?id=documenti2:antologia_filosofica_volume_ii" text:style-name="Internet_20_link" text:visited-style-name="Visited_20_Internet_20_Link">ANTOLOGIA FILOSOFICA II</text:a></text:p>
      <text:p text:style-name="Horizontal_20_Line"/>
      <text:p text:style-name="Text_20_body"><text:a xlink:type="simple" xlink:href="https://www.ousia.it/fildoku/doku.php?id=volume_3:volume_iii" text:style-name="Internet_20_link" text:visited-style-name="Visited_20_Internet_20_Link">VOLUME III</text:a></text:p>
      <text:p text:style-name="Text_20_body"><text:a xlink:type="simple" xlink:href="https://www.ousia.it/fildoku/doku.php?id=storiografia3:critiche_filosofiche_volume_iii" text:style-name="Internet_20_link" text:visited-style-name="Visited_20_Internet_20_Link">CRITICA FILOSOFICA III</text:a></text:p>
      <text:p text:style-name="Text_20_body"><text:a xlink:type="simple" xlink:href="https://www.ousia.it/fildoku/doku.php?id=documenti3:antologia_filosofica_volume_iii" text:style-name="Internet_20_link" text:visited-style-name="Visited_20_Internet_20_Link">ANTOLOGIA FILOSOFICA III</text:a></text:p>
      <text:p text:style-name="Horizontal_20_Line"/>
      <text:p text:style-name="Text_20_body"><text:a xlink:type="simple" xlink:href="https://www.ousia.it/fildoku/doku.php?id=statistiche_sito" text:style-name="Internet_20_link" text:visited-style-name="Visited_20_Internet_20_Link">STATISTICHE SIT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2::58:52</meta:creation-date>
    <dc:creator>Generated</dc:creator>
    <dc:date>2026-09-15T12::58:52</dc:date>
    <dc:language>en-US</dc:language>
    <meta:editing-cycles>1</meta:editing-cycles>
    <meta:editing-duration>PT0S</meta:editing-duration>
    <dc:title>start</dc:title>
  </office:meta>
</office:document-meta>
</file>