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2530b8382ba35bbe50a36f580507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_crisi_del_sacro_romano_impero"/>L’Europa occidentale fu travolta dalle invasioni, tra la fine del IX e il X secolo, dei <text:span text:style-name="Strong_20_Emphasis">Saraceni</text:span>, dei <text:span text:style-name="Strong_20_Emphasis">Normanni</text:span> e degli <text:span text:style-name="Strong_20_Emphasis">Ungari</text:span>.
Gli <text:span text:style-name="Strong_20_Emphasis">Arabi</text:span> invece erano dediti ad atti di pirateria lungo le coste meridionali dell’Italia dove erano chiamati Saraceni ed arrivarono a conquistare la Sicilia, dall’827 al 902, a causa della debolezza dei
Bizantini, poi attaccarono la Puglia e giunsero quasi a Roma.
Dal Nord dell’Europa invece arrivarono delle popolazioni di origine germanica, i <text:span text:style-name="Strong_20_Emphasis">Vichinghi</text:span>, chiamati <text:span text:style-name="Strong_20_Emphasis">Normanni</text:span> che significa uomini del Nord o Varieghi.
Queste popolazioni si stanziarono in Francia dando origine al Ducato di Normandia, in Irlanda, in Inghilterra e all’inizio dell’XI secolo arrivarono nel Meridione d’Italia.
Gli Ungari invece vennero dalle steppe degli Urali e andarono a collocarsi in Pannonia, che da quel momento fu chiamata Ungheria.
Il primo re d’Ungheria, Stefano I, fu incoronato nel 1001 dal papa.
<draw:frame draw:style-name="media" draw:name="0" text:anchor-type="as-char" draw:z-index="0" svg:width="10.583333333333cm" svg:height="7.9375cm"><draw:image xlink:href="Pictures/fd2530b8382ba35bbe50a36f5805078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20:05</meta:creation-date>
    <dc:creator>Generated</dc:creator>
    <dc:date>2026-09-15T13::20:05</dc:date>
    <dc:language>en-US</dc:language>
    <meta:editing-cycles>1</meta:editing-cycles>
    <meta:editing-duration>PT0S</meta:editing-duration>
    <dc:title>la_crisi_del_sacro_romano_impero</dc:title>
  </office:meta>
</office:document-meta>
</file>